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widows="0" fo:orphans="0" fo:text-align="justify" fo:text-indent="0.4916in"/>
    </style:style>
    <style:style style:name="T5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" style:parent-style-name="Основнойшрифтабзаца" style:family="text">
      <style:text-properties style:font-name="Liberation Serif" style:font-name-asian="Calibri" fo:font-size="14pt" style:font-size-asian="14pt" style:font-size-complex="14pt"/>
    </style:style>
    <style:style style:name="T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1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4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T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6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67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68" style:parent-style-name="Обычный" style:family="paragraph">
      <style:paragraph-properties fo:text-align="justify" fo:text-indent="0.4923in"/>
      <style:text-properties style:font-name="Liberation Serif" fo:font-size="14pt" style:font-size-asian="14pt" style:font-size-complex="14pt"/>
    </style:style>
    <style:style style:name="P69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70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71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olumn73" style:family="table-column">
      <style:table-column-properties style:column-width="4.3312in" style:use-optimal-column-width="false"/>
    </style:style>
    <style:style style:name="TableColumn74" style:family="table-column">
      <style:table-column-properties style:column-width="2.3222in" style:use-optimal-column-width="false"/>
    </style:style>
    <style:style style:name="Table72" style:family="table">
      <style:table-properties style:width="6.6534in" style:rel-width="100%" fo:margin-left="0in" table:align="lef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7" style:parent-style-name="Обычный" style:family="paragraph">
      <style:text-properties style:font-name="Liberation Serif" fo:font-size="14pt" style:font-size-asian="14pt" style:font-size-complex="14pt"/>
    </style:style>
    <style:style style:name="TableCell7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9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80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постановление администрации городского округа Верхняя Пышма от 02.12.2025 № 1686 «Об утверждении Порядка и<text:s/>условий оказания имущественной поддержки организации, образующей инфраструктуру поддержки субъектов малого и среднего предпринимательства на территории городского округа Верхняя Пышма»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</table:table-cell>
          <table:covered-table-cell/>
          <table:covered-table-cell/>
          <table:covered-table-cell/>
          <table:covered-table-cell/>
        </table:table-row>
      </table:table>
      <text:p text:style-name="P51"><text:span text:style-name="T52">В соответствии с пунктом 2 статьи 16 Федерального закона<text:s/></text:span><text:span text:style-name="T53"><text:line-break/></text:span><text:span text:style-name="T54">от 24 июля</text:span><text:span text:style-name="T55"><text:s/>2007 года № 209-ФЗ «О развитии малого и среднего предпринимательства в Российской Федерации», подпрограммой 3 «Поддержка и развитие субъектов малого и среднего предпринимательства<text:s/></text:span><text:span text:style-name="T56"><text:line-break/></text:span><text:span text:style-name="T57">в городском округе Верхняя Пышма»</text:span><text:span text:style-name="T58"><text:s/></text:span><text:span text:style-name="T59">муниципальной программы «Совершенствован</text:span><text:span text:style-name="T60">ие социально-экономической политики на территории городского округа Верхняя Пышма», утвержденной постановлением администрации городского округа Верхняя Пышма<text:s/></text:span><text:span text:style-name="T61"><text:line-break/></text:span><text:span text:style-name="T62">от 15.10.2025 № 1481, в целях обеспечения деятельности организации, образующей инфраструктуру под</text:span><text:span text:style-name="T63">держки субъектов малого и среднего предпринимательства</text:span><text:span text:style-name="T64"><text:s/></text:span><text:span text:style-name="T65">на территории городского округа Верхняя Пышма, Администрация городского округа Верхняя Пышма</text:span></text:p>
      <text:p text:style-name="P66">ПОСТАНОВЛЯЕТ:</text:p>
      <text:p text:style-name="P67">1.<text:tab/>Внести в Порядок и условия оказания имущественной поддержки организации, образующей инфраструктуру поддержки субъектов малого и среднего предпринимательства на территории городского округа Верхняя Пышма (далее – Порядок и условия), утвержденный постановлением администрации городского округа Верхняя Пышма от 02.12.2025 № 1686, изменения, изложив<text:s/>подпункт 4.1 пункта 4 приложения № 2 к Порядку и условиям следующей редакции:</text:p>
      <text:p text:style-name="P68">«4.1) Основанием для предоставления нежилых помещений для СМП является заключение договора по предоставлению нежилых помещений (на основании протокола о результатах конкурса) по<text:s/>адресу: Российская Федерация, город Верхняя Пышма, улица Мамина-Сибиряка, дом 2. Общая площадь нежилых помещений составляет 205,2 кв. м., при этом площадь,<text:s/><text:soft-page-break/>предназначенная для размещения СМП составляет 88,72 кв. м. Центр имеет 9 отдельных нежилых помещений.».</text:p>
      <text:p text:style-name="P69">2.<text:tab/>Опубликовать настоящее постановление в газете «Красное знамя», на официальном интернет-портале правовой информации городского округа Верхняя Пышма (www.верхняяпышма-право.рф), разместить на официальном сайте городского округа Верхняя Пышма (www.movp.ru).</text:p>
      <text:p text:style-name="P70"/>
      <text:p text:style-name="P71"/>
      <table:table table:style-name="Table72">
        <table:table-columns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p text:style-name="P77">Глава городского округа</text:p>
          </table:table-cell>
          <table:table-cell table:style-name="TableCell78">
            <text:p text:style-name="P79">И.С. Зернов</text:p>
          </table:table-cell>
        </table:table-row>
      </table:table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кстпримечанияЗнак" style:display-name="Текст примечания Знак" style:family="text" style:parent-style-name="Основнойшрифтабзаца"/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ТемапримечанияЗнак" style:display-name="Тема примечания Знак" style:family="text" style:parent-style-name="ТекстпримечанияЗнак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15T12:18:00Z</dc:date>
    <meta:print-date>2026-07-15T08:31:00Z</meta:print-date>
    <meta:template xlink:href="Normal" xlink:type="simple"/>
    <meta:editing-cycles>18</meta:editing-cycles>
    <meta:editing-duration>PT19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2" meta:paragraph-count="4" meta:word-count="347" meta:character-count="2322" meta:row-count="16" meta:non-whitespace-character-count="1979"/>
  </office:meta>
</office:document-meta>
</file>