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 fo:font-size="14pt" style:font-size-asian="14pt" style:font-size-complex="14pt"/>
    </style:style>
    <style:style style:name="P6" style:parent-style-name="Обычный" style:family="paragraph">
      <style:text-properties style:font-name="Liberation Serif" fo:font-size="14pt" style:font-size-asian="14pt" style:font-size-complex="14pt"/>
    </style:style>
    <style:style style:name="P7" style:parent-style-name="Обычный" style:family="paragraph">
      <style:text-properties style:font-name="Liberation Serif" fo:font-size="14pt" style:font-size-asian="14pt" style:font-size-complex="14pt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 fo:font-size="14pt" style:font-size-asian="14pt" style:font-size-complex="14pt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 fo:font-size="14pt" style:font-size-asian="14pt" style:font-size-complex="14pt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/>
    </style:style>
    <style:style style:name="T23" style:parent-style-name="Основнойшрифтабзаца" style:family="text">
      <style:text-properties style:font-name="Liberation Serif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3" style:parent-style-name="Обычный" style:family="paragraph">
      <style:paragraph-properties fo:text-align="center">
        <style:tab-stops>
          <style:tab-stop style:type="left" style:position="0.4923in"/>
        </style:tab-stops>
      </style:paragraph-properties>
    </style:style>
    <style:style style:name="T34" style:parent-style-name="Основнойшрифтабзаца" style:family="text">
      <style:text-properties style:font-name="Liberation Serif" style:font-name-asian="Calibri" fo:font-weight="bold" style:font-weight-asian="bold" fo:font-size="14pt" style:font-size-asian="14pt" style:font-size-complex="14pt" style:language-asian="en" style:country-asian="US"/>
    </style:style>
    <style:style style:name="P35" style:parent-style-name="Обычный" style:family="paragraph">
      <style:paragraph-properties fo:text-align="center" style:vertical-align="auto">
        <style:tab-stops>
          <style:tab-stop style:type="left" style:position="0.4923in"/>
        </style:tab-stops>
      </style:paragraph-properties>
      <style:text-properties style:font-name="Liberation Serif" style:font-name-asian="Calibri" fo:font-weight="bold" style:font-weight-asian="bold" fo:font-size="14pt" style:font-size-asian="14pt" style:font-size-complex="14pt" style:language-asian="en" style:country-asian="US"/>
    </style:style>
    <style:style style:name="P36" style:parent-style-name="Обычный" style:family="paragraph">
      <style:paragraph-properties fo:text-align="justify" style:vertical-align="auto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37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38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39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0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1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2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3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4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5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6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7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8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49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0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</style:style>
    <style:style style:name="T51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52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53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4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5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6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7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8" style:parent-style-name="Обычный" style:family="paragraph">
      <style:paragraph-properties fo:text-align="justify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9" style:parent-style-name="Обычный" style:family="paragraph">
      <style:paragraph-properties fo:text-align="justify" style:vertical-align="auto" fo:text-indent="0.4923in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60" style:parent-style-name="Обычный" style:family="paragraph">
      <style:paragraph-properties style:vertical-align="auto"/>
      <style:text-properties style:font-name="Liberation Serif" fo:font-size="14pt" style:font-size-asian="14pt" style:font-size-complex="14pt"/>
    </style:style>
    <style:style style:name="P61" style:parent-style-name="Обычный" style:family="paragraph">
      <style:paragraph-properties>
        <style:tab-stops>
          <style:tab-stop style:type="left" style:position="2.7916in"/>
        </style:tab-stops>
      </style:paragraph-properties>
      <style:text-properties style:font-name="Liberation Serif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УТВЕРЖДЕН</text:p><text:p text:style-name="P6">постановлением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21.07.2026</text:p></table:table-cell><table:table-cell table:style-name="TableCell18"><text:p text:style-name="P19">№</text:p></table:table-cell><table:table-cell table:style-name="TableCell20"><text:p text:style-name="P21"><text:span text:style-name="T22"><text:s/></text:span><text:bookmark-start text:name="Регномер"/><text:bookmark-end text:name="Регномер"/><text:span text:style-name="T23">1093</text:span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><text:span text:style-name="T34">ПОРЯДОК</text:span></text:p>
      <text:p text:style-name="P35">расходования иных межбюджетных трансфертов, предоставленных из областного бюджета бюджету городского округа Верхняя Пышма, на<text:s/>строительство, реконструкцию, капитальный ремонт, ремонт автомобильных дорог общего пользования местного значения</text:p>
      <text:p text:style-name="P36"/>
      <text:p text:style-name="P37">1. Настоящий Порядок определяет условия расходования иных межбюджетных трансфертов, предоставленных из областного бюджета бюджету<text:s/>городского округа Верхняя Пышма, на строительство, реконструкцию, капитальный ремонт, ремонт автомобильных дорог общего пользования местного значения (далее – Межбюджетные трансферты).</text:p>
      <text:p text:style-name="P38">2. Настоящий Порядок разработан в соответствии со статьей<text:s/><text:line-break/>139<text:s/>Бюджетного кодекса Российской Федерации, статьей 16 Федерального закона от 06 октября 2003 года № 131-ФЗ «Об общих принципах организации местного самоуправления в Российской Федерации», постановлением Правительства Свердловской области от 25.01.2018 № 28-ПП<text:s/><text:line-break/>«Об утверждении государственной программы «Развитие транспортного комплекса Свердловской области».</text:p>
      <text:p text:style-name="P39">3. Межбюджетные трансферты направляются на софинансирование мероприятий подпрограммы «Строительство и реконструкция объектов муниципальной собственности на территории городского округа Верхняя Пышма» муниципальной программы «Реализация основных направлений муниципальной политики в строительном комплексе на территории городского округа Верхняя Пышма», утвержденной постановлением администрации городского округа Верхняя Пышма от 15.10.2025 № 1486, направленных на строительство, реконструкцию, капитальный ремонт, ремонт автомобильных дорог общего пользования местного значения.</text:p>
      <text:p text:style-name="P40">4. Межбюджетные трансферты подлежат расходованию по разделу<text:line-break/><text:s/>0400 «Национальная экономика», подразделу 0409 «Дорожное хозяйство (дорожные фонды)» целевой статье 061049Д045 «Строительство, реконструкция, капитальный ремонт, ремонт автомобильных дорог общего пользования местного значения».</text:p>
      <text:p text:style-name="P41">5. Главным администратором доходов и главным распорядителем Межбюджетных трансфертов является администрация городского округа Верхняя Пышма (далее – Администрация).</text:p>
      <text:p text:style-name="P42">6. Средства Межбюджетных трансфертов направляются для финансирования муниципального казенного учреждения «Управление капитального строительства<text:s/>городского округа Верхняя Пышма» (далее - Учреждение).</text:p>
      <text:p text:style-name="P43">Направления и объемы расходования средств, выделяемых из областного бюджета в форме Межбюджетных трансфертов, определяются Администрацией в пределах утвержденных бюджетных ассигнований и включаются в бюджетную смету Учреждения.</text:p>
      <text:p text:style-name="P44">Учреждение заключает муниципальные контракты на строительство, реконструкцию, капитальный ремонт, ремонт автомобильных дорог общего пользования местного значения в соответствии с Федеральным законом от 05.04.2013 № 44-ФЗ «О контрактной системе в сфере закупок товаров, работ, услуг для обеспечения государственных и муниципальных нужд».</text:p>
      <text:p text:style-name="P45">7. Учреждение обеспечивает своевременное представление<text:s/><text:line-break/>в Министерство транспорта и дорожного хозяйства Свердловской области (далее – Министерство):</text:p>
      <text:p text:style-name="P46">1) отчетов о расходах местного бюджета, на финансовое обеспечение которых предоставляются иные межбюджетные трансферты, - ежеквартально не позднее 10 числа месяца, следующего за кварталом, в котором были получены иные межбюджетные трансферты;</text:p>
      <text:p text:style-name="P47">2) отчет о достижении значений результатов предоставления Иного межбюджетного трансферта – не позднее 10 января года, следующего за годом, в котором был получен Иной межбюджетный трансферт;</text:p>
      <text:p text:style-name="P48">3) заверенные в установленном порядке копии муниципальных контрактов на выполнение работ по строительству, реконструкции, капитальному ремонту, ремонту и дополнительных соглашений к ним;</text:p>
      <text:p text:style-name="P49">4) заверенные в установленном порядке копии платежных поручений, подтверждающих перечисление средств из местного бюджета, полученных в форме иных межбюджетных трансфертов;</text:p>
      <text:p text:style-name="P50"><text:span text:style-name="T51">5)</text:span><text:s/><text:span text:style-name="T52">справок о стоимости выполненных работ и затрат (форма № КС-3) по состоянию на 1 апреля, 1 июля, 1 октября и 1 декабря текущего финансового года и 1 января очередного финансового года в срок до 10 числа месяца, следующего за отче</text:span><text:span text:style-name="T53">тным кварталом.</text:span></text:p>
      <text:p text:style-name="P54">8. Администрация обеспечивает своевременное представление<text:s/><text:line-break/>в Министерство ежемесячных отчетов об использовании межбюджетных трансфертов из бюджета субъекта Российской Федерации (форма по<text:s/><text:line-break/>ОКУД 0503324) в срок до 5 числа, следующего за отчетным.<text:s/></text:p>
      <text:p text:style-name="P55">9. Неиспользованный по состоянию на 1 января финансового года, следующего за отчетным, остаток Межбюджетных трансфертов Администрация возвращает в областной бюджет в сроки, установленные бюджетным законодательством Российской Федерации.<text:s/></text:p>
      <text:p text:style-name="P56">10. Межбюджетные трансферты имеют целевой характер и не могут быть использованы на иные цели.<text:s/></text:p>
      <text:p text:style-name="P57">Нецелевое использование бюджетных средств влечет применение мер ответственности, предусмотренных бюджетным, административным, уголовным законодательством.</text:p>
      <text:p text:style-name="P58">11. Ответственным<text:s/>за целевое расходование Межбюджетных трансфертов является муниципальное казенное учреждение «Управление капитального строительства городского округа Верхняя Пышма».</text:p>
      <text:p text:style-name="P59">12. Контроль за целевым и эффективным использованием бюджетных средств осуществляется Администрацией и Финансовым управлением администрации городского округа Верхняя Пышма.</text:p>
      <text:p text:style-name="P60"/>
      <text:p text:style-name="P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6-19T05:42:00Z</meta:creation-date>
    <dc:date>2026-07-21T11:09:00Z</dc:date>
    <meta:print-date>2026-07-14T06:07:00Z</meta:print-date>
    <meta:template xlink:href="Normal" xlink:type="simple"/>
    <meta:editing-cycles>10</meta:editing-cycles>
    <meta:editing-duration>PT330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10" meta:word-count="756" meta:character-count="5061" meta:row-count="35" meta:non-whitespace-character-count="4315"/>
  </office:meta>
</office:document-meta>
</file>