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P7" style:parent-style-name="Обычный" style:family="paragraph">
      <style:text-properties style:font-name="Liberation Serif" fo:font-size="14pt" style:font-size-asian="14pt" style:font-size-complex="14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4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35" style:parent-style-name="Обычный" style:family="paragraph">
      <style:paragraph-properties fo:text-align="center"/>
      <style:text-properties style:font-name="Liberation Serif" fo:font-weight="bold" style:font-weight-asian="bold" fo:font-size="14pt" style:font-size-asian="14pt" style:font-size-complex="14pt"/>
    </style:style>
    <style:style style:name="P36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37" style:parent-style-name="Обычный" style:family="paragraph">
      <style:paragraph-properties fo:text-align="justify" style:line-height-at-least="0.1666in" fo:text-indent="0.4923in"/>
    </style:style>
    <style:style style:name="T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42" style:parent-style-name="Обычный" style:family="paragraph">
      <style:paragraph-properties fo:text-align="justify" style:line-height-at-least="0.1666in" fo:text-indent="0.4923in"/>
    </style:style>
    <style:style style:name="T4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48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49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3" style:parent-style-name="Обычный" style:family="paragraph">
      <style:paragraph-properties fo:text-align="justify" style:line-height-at-least="0.1666in" fo:text-indent="0.4923in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8" style:parent-style-name="Обычный" style:family="paragraph">
      <style:paragraph-properties fo:text-align="justify" style:line-height-at-least="0.1666in" fo:text-indent="0.4923in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5" style:parent-style-name="Обычный" style:family="paragraph">
      <style:paragraph-properties fo:text-align="justify" style:line-height-at-least="0.1666in" fo:text-indent="0.4923in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9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/>
    </style:style>
    <style:style style:name="P70" style:parent-style-name="Обычный" style:family="paragraph">
      <style:paragraph-properties fo:text-align="justify" style:line-height-at-least="0.1666in" fo:text-indent="0.4923in"/>
    </style:style>
    <style:style style:name="T71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72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7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6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/>
    </style:style>
    <style:style style:name="P77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/>
    </style:style>
    <style:style style:name="P78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/>
    </style:style>
    <style:style style:name="P79" style:parent-style-name="Обычный" style:family="paragraph">
      <style:paragraph-properties fo:text-align="justify" fo:text-indent="0.4916in"/>
      <style:text-properties style:font-name="Liberation Serif" fo:font-size="14pt" style:font-size-asian="14pt" style:font-size-complex="14pt"/>
    </style:style>
    <style:style style:name="P80" style:parent-style-name="Обычный" style:family="paragraph">
      <style:paragraph-properties fo:text-align="justify" style:line-height-at-least="0.1666in" fo:text-indent="0.4923in"/>
    </style:style>
    <style:style style:name="T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6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8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8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P89" style:parent-style-name="Обычный" style:family="paragraph">
      <style:paragraph-properties fo:text-align="justify" style:line-height-at-least="0.1666in" fo:text-indent="0.4923in"/>
    </style:style>
    <style:style style:name="T90" style:parent-style-name="Основнойшрифтабзаца" style:family="text">
      <style:text-properties style:font-name="Liberation Serif" fo:font-size="14pt" style:font-size-asian="14pt" style:font-size-complex="14pt" fo:background-color="#FFFFFF"/>
    </style:style>
    <style:style style:name="T91" style:parent-style-name="Основнойшрифтабзаца" style:family="text">
      <style:text-properties style:font-name="Segoe UI" style:font-name-complex="Segoe UI" fo:color="#212121" fo:font-size="11.5pt" style:font-size-asian="11.5pt" style:font-size-complex="11.5pt" fo:background-color="#FFFFFF"/>
    </style:style>
    <style:style style:name="T92" style:parent-style-name="Основнойшрифтабзаца" style:family="text">
      <style:text-properties style:font-name="Liberation Serif" style:font-name-complex="Segoe UI" fo:color="#212121" fo:font-size="14pt" style:font-size-asian="14pt" style:font-size-complex="14pt" fo:background-color="#FFFFFF"/>
    </style:style>
    <style:style style:name="T93" style:parent-style-name="Основнойшрифтабзаца" style:family="text">
      <style:text-properties style:font-name="Liberation Serif" style:font-name-complex="Segoe UI" fo:color="#212121" fo:font-size="14pt" style:font-size-asian="14pt" style:font-size-complex="14pt" fo:background-color="#FFFFFF"/>
    </style:style>
    <style:style style:name="T94" style:parent-style-name="Основнойшрифтабзаца" style:family="text">
      <style:text-properties style:font-name="Liberation Serif" style:font-name-complex="Segoe UI" fo:color="#212121" fo:font-size="14pt" style:font-size-asian="14pt" style:font-size-complex="14pt" fo:background-color="#FFFFFF"/>
    </style:style>
    <style:style style:name="P95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 fo:background-color="#FFFFFF"/>
    </style:style>
    <style:style style:name="P96" style:parent-style-name="Обычный" style:family="paragraph">
      <style:paragraph-properties fo:text-align="justify" style:line-height-at-least="0.1666in" fo:text-indent="0.4923in"/>
      <style:text-properties style:font-name="Liberation Serif" fo:font-size="14pt" style:font-size-asian="14pt" style:font-size-complex="14pt"/>
    </style:style>
    <style:style style:name="P97" style:parent-style-name="Обычный" style:family="paragraph">
      <style:paragraph-properties fo:text-align="justify" style:line-height-at-least="0.1666in" fo:text-indent="0.4923in"/>
    </style:style>
    <style:style style:name="T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0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1.07.2026</text:p></table:table-cell><table:table-cell table:style-name="TableCell18"><text:p text:style-name="P19">№</text:p></table:table-cell><table:table-cell table:style-name="TableCell20"><text:p text:style-name="P21"><text:span text:style-name="T22">1094</text:span><text:span text:style-name="T23"><text:s/></text:span><text:bookmark-start text:name="Регномер"/><text:bookmark-end text:name="Регномер"/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/>
      <text:p text:style-name="P34">ПОРЯДОК</text:p>
      <text:p text:style-name="P35">расходования субвенций из областного бюджета на осуществление государственного полномочия Российской Федерации по<text:s/>предоставлению отдельным категориям граждан компенсаций расходов на оплату жилого помещения и коммунальных услуг в городском округе Верхняя Пышма</text:p>
      <text:p text:style-name="P36"/>
      <text:p text:style-name="P37"><text:span text:style-name="T38">1.<text:s/></text:span><text:span text:style-name="T39">Настоящий Порядок определяет условия расходования субвенций из областного бюджета,<text:s/></text:span><text:span text:style-name="T40">предоставленных бюджету городского округа Верхняя Пышма на 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(далее - субвенция</text:span><text:span text:style-name="T41">).</text:span></text:p>
      <text:p text:style-name="P42"><text:span text:style-name="T43">2. Настоящий Порядок разработан в соответствии с Бюджетным кодексом Российской Федерации, Законом Свердловской области<text:s/></text:span><text:span text:style-name="T44"><text:line-break/></text:span><text:span text:style-name="T45">от 9 октября 2009 года № 79-ОЗ «О наделении органов местного самоуправления муниципальных образований, расположенных на<text:s/></text:span><text:span text:style-name="T46">территории Свердловской области, государственным полномочием Российской Федерации по предоставлению мер социальной поддержки по оплате жилого помещения и коммунальных услуг», постановлением<text:s/></text:span><text:span text:style-name="T47"><text:s/>Правительства Свердловской области от 19.09.2024 № 648-ПП «Об утв</text:span><text:span text:style-name="T48">ерждении Порядка предоставления субвенций из областного бюджета бюджетам муниципальных образований, расположенных на территории Свердловской области, на осуществление государственного полномочия Российской Федерации по предоставлению отдельным категориям г</text:span><text:span text:style-name="T49">раждан мер социальной поддержки по оплате жилого помещения и коммунальных услуг» (далее –<text:s/></text:span><text:span text:style-name="T50">постановление</text:span><text:span text:style-name="T51"><text:s/>Правительства Свердловской области от 19.09.2024 № 648-ПП)</text:span><text:span text:style-name="T52">.</text:span></text:p>
      <text:p text:style-name="P53"><text:span text:style-name="T54">3. Главным администратором доходов и главным распорядителем субвенций на осуществление госуд</text:span><text:span text:style-name="T55">арственного полномочия Российской Федерации является администрация городского округа Верхняя Пышма.</text:span><text:s/><text:span text:style-name="T56">Субвенции на осуществление государственного полномочия Российской Федерации, предоставленные бюджету городского округа Верхняя Пышма, подлежат зачислению в<text:s/></text:span><text:span text:style-name="T57">доход бюджета городского округа Верхняя Пышма.<text:s/></text:span></text:p>
      <text:p text:style-name="P58"><text:span text:style-name="T59">4. Получателем субвенций на осуществление государственного полномочия Российской Федерации является муниципальное казенное учреждение «Управление жилищно-коммунального хозяйства городского округа Верхняя Пышм</text:span><text:span text:style-name="T60">а»<text:s/></text:span><text:span text:style-name="T61">(далее – МКУ «Управление ЖКХ ГО Верхняя Пышма», Учреждение) согласно п</text:span><text:span text:style-name="T62">остановлению администрации городского округа Верхняя Пышма от 23.01.2024 № 54 «Об определении уполномоченного органа по предоставлению гражданам субсидий и компенсаций на оплату жилог</text:span><text:span text:style-name="T63">о помещения и коммунальных услуг и возложении на муниципальное казенное учреждение «Управление жилищно-коммунального хозяйства городского округа Верхняя Пышма» реализации отдельных функций»</text:span><text:span text:style-name="T64">.</text:span></text:p>
      <text:p text:style-name="P65"><text:span text:style-name="T66">5. Субвенции на осуществление государственного полномочия Российс</text:span><text:span text:style-name="T67">кой Федерации направляются в пределах лимитов бюджетных обязательств для финансирования расходов<text:s/></text:span><text:span text:style-name="T68">МКУ «Управление ЖКХ ГО Верхняя Пышма»:</text:span></text:p>
      <text:p text:style-name="P69">на предоставление отдельным категориям граждан компенсаций расходов на оплату жилого помещения и коммунальных услуг (далее – компенсация) по факту их <text:s/>начисления в текущем месяце путем перечисления денежных средств на открытые гражданами банковские счета или путем выплаты (доставки) денежных средств через организации почтовой связи в соответствии со способом выплаты, выбранным гражданином при подаче заявления о предоставлении компенсаций расходов на оплату жилого помещения и коммунальных услуг.<text:s/></text:p>
      <text:p text:style-name="P70"><text:span text:style-name="T71">на обеспечение деятельности по предоставлению гражданам компенсаций, включая расходы на оплату услуг кредитных организаций и органи</text:span><text:span text:style-name="T72">заций федеральной почтовой связи по доставке гражданам компенсаций и расходы на обеспечение деятельности Учреждения<text:s/></text:span><text:span text:style-name="T73">по<text:s/></text:span><text:span text:style-name="T74">реализации отдельных функций, связанных с осуществлением государственного полномочия Российской Федерации по предоставлению гражданам ком</text:span><text:span text:style-name="T75">пенсаций.</text:span></text:p>
      <text:p text:style-name="P76">Расходование целевых средств на обеспечение деятельности производится в пределах 1,5 процентов от суммы целевых средств областного бюджета, израсходованных на предоставление гражданам компенсаций. <text:s/></text:p>
      <text:p text:style-name="P77">6. Расходование субвенций на осуществление государственного полномочия Российской Федерации осуществляется:</text:p>
      <text:p text:style-name="P78">по разделу 1000 «Социальная политика», подразделу 1003 «Социальное обеспечение населения», целевой статье 0710552500 «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«О наделении органов местного самоуправления муниципальных образований, расположенных на территории Свердловской области, государственным полномочием Российской Федерации по предоставлению мер социальной поддержки по оплате жилого помещения и коммунальных услуг» по соответствующим видам расходов и кодам классификации операций сектора государственного управления.</text:p>
      <text:p text:style-name="P79">в части расходов на обеспечение деятельности по предоставлению отдельным категориям граждан компенсаций расходов на оплату жилого помещения и коммунальных услуг по разделу 1000 «Социальная политика», подразделу 1006 «Другие вопросы в области социальной политики», <text:s/>целевой статье 7003652500 «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«О наделении органов местного самоуправления муниципальных образований, расположенных на территории Свердловской области, государственным полномочием Российской Федерации по предоставлению мер социальной поддержки по оплате жилого помещения и коммунальных услуг» по соответствующим видам расходов и кодам классификации операций сектора государственного управления.</text:p>
      <text:p text:style-name="P80"><text:span text:style-name="T81">7.<text:s/></text:span><text:span text:style-name="T82">МКУ «</text:span><text:span text:style-name="T83">Управление<text:s/></text:span><text:span text:style-name="T84">ЖКХ ГО Верхняя Пышма» представляет в Министерство социальной политики Свердловской области согласованный и подписанный Гла</text:span><text:span text:style-name="T85">вой городского округа Верхняя Пышма отчет о расходовании субвенций на осуществление государственного полномочия Российской Федерации по форме и в сроки</text:span><text:span text:style-name="T86">, установленные<text:s/></text:span><text:span text:style-name="T87">постановлением Правительства Свердловской области<text:s/></text:span><text:span text:style-name="T88">от 19.09.2024 № 648-ПП.</text:span></text:p>
      <text:p text:style-name="P89"><text:span text:style-name="T90">8.</text:span><text:span text:style-name="T91"><text:s/></text:span><text:span text:style-name="T92">Не использов</text:span><text:span text:style-name="T93">анные в отчетном финансовом году остатки субвенций на осуществление государственного полномочия Российской Федерации подлежат в соответствии с требованиями, установленными бюджетным законодательством Российской Федерации, возврату в доход областного бюджет</text:span><text:span text:style-name="T94">а.</text:span></text:p>
      <text:p text:style-name="P95">9. Средства, полученные из областного бюджета в форме субвенций на осуществление государственного полномочия Российской Федерации, носят целевой характер и не могут быть использованы на иные цели. Нецелевое использование бюджетных средств влечет применение мер юридической ответственности.</text:p>
      <text:p text:style-name="P96">10. Контроль за целевым использованием бюджетных средств возлагается на Администрацию городского округа Верхняя Пышма и Финансовое управление администрации городского округа Верхняя Пышма.</text:p>
      <text:p text:style-name="P97"><text:span text:style-name="T98">11. Ответственным за<text:s/></text:span><text:span text:style-name="T99">целевое использование бюджетных средств является<text:s/></text:span><text:span text:style-name="T100">МКУ «Управление ЖКХ ГО Верхняя Пышма».</text:span></text:p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1T11:20:00Z</dc:date>
    <meta:print-date>2026-07-14T06:04:00Z</meta:print-date>
    <meta:template xlink:href="Normal" xlink:type="simple"/>
    <meta:editing-cycles>8</meta:editing-cycles>
    <meta:editing-duration>PT13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3" meta:word-count="1019" meta:character-count="6818" meta:row-count="48" meta:non-whitespace-character-count="5812"/>
  </office:meta>
</office:document-meta>
</file>