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7.5798in" fo:margin-right="0.4104in">
        <style:tab-stops/>
      </style:paragraph-properties>
    </style:style>
    <style:style style:name="P33" style:parent-style-name="Обычный" style:family="paragraph">
      <style:paragraph-properties fo:text-align="center"/>
      <style:text-properties style:font-name="Liberation Serif" fo:font-weight="bold" style:font-weight-asian="bold" fo:font-size="13pt" style:font-size-asian="13pt" style:font-size-complex="13pt"/>
    </style:style>
    <style:style style:name="P34" style:parent-style-name="Обычный" style:family="paragraph">
      <style:text-properties style:font-name="Liberation Serif" fo:font-size="13pt" style:font-size-asian="13pt" style:font-size-complex="13pt"/>
    </style:style>
    <style:style style:name="P35" style:parent-style-name="Обычный" style:family="paragraph">
      <style:text-properties style:font-name="Liberation Serif" fo:font-size="13pt" style:font-size-asian="13pt" style:font-size-complex="13pt"/>
    </style:style>
    <style:style style:name="P36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8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9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0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1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2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3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4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5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6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TableColumn49" style:family="table-column">
      <style:table-column-properties style:column-width="2.9527in" style:use-optimal-column-width="false"/>
    </style:style>
    <style:style style:name="TableColumn50" style:family="table-column">
      <style:table-column-properties style:column-width="3.6722in" style:use-optimal-column-width="false"/>
    </style:style>
    <style:style style:name="Table48" style:family="table">
      <style:table-properties style:width="6.625in" fo:margin-left="-0.0034in" table:align="lef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66" style:family="table-row">
      <style:table-row-properties style:min-row-height="0.6916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68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69" style:parent-style-name="Основнойшрифтабзаца" style:family="text">
      <style:text-properties style:font-name="Liberation Serif" fo:font-size="13pt" style:font-size-asian="13pt" style:font-size-complex="13pt" fo:language="en" fo:country="US" style:language-asian="en" style:country-asian="US"/>
    </style:style>
    <style:style style:name="T70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73" style:parent-style-name="Обычный" style:family="paragraph">
      <style:paragraph-properties fo:margin-right="0.4104in"/>
    </style:style>
    <style:style style:name="P74" style:parent-style-name="Обычный" style:family="paragraph">
      <style:paragraph-properties fo:text-align="center"/>
      <style:text-properties style:font-name="Liberation Serif" fo:font-weight="bold" style:font-weight-asian="bold" fo:font-size="13pt" style:font-size-asian="13pt" style:font-size-complex="13pt"/>
    </style:style>
    <style:style style:name="T75" style:parent-style-name="Основнойшрифтабзаца" style:family="text">
      <style:text-properties style:font-name="Liberation Serif"/>
    </style:style>
    <style:style style:name="P76" style:parent-style-name="Обычный" style:family="paragraph">
      <style:text-properties style:font-name="Liberation Serif" fo:font-size="13pt" style:font-size-asian="13pt" style:font-size-complex="13pt"/>
    </style:style>
    <style:style style:name="P7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78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79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0" style:parent-style-name="Обычный" style:family="paragraph">
      <style:paragraph-properties fo:widows="0" fo:orphans="0" fo:text-align="justify" fo:margin-left="0.3937in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 fo:font-size="13pt" style:font-size-asian="13pt" style:font-size-complex="13pt"/>
    </style:style>
    <style:style style:name="P81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2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3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4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5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6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88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TableColumn90" style:family="table-column">
      <style:table-column-properties style:column-width="3.0486in" style:use-optimal-column-width="false"/>
    </style:style>
    <style:style style:name="TableColumn91" style:family="table-column">
      <style:table-column-properties style:column-width="3.5437in" style:use-optimal-column-width="false"/>
    </style:style>
    <style:style style:name="Table89" style:family="table">
      <style:table-properties style:width="6.5923in" fo:margin-left="0in" table:align="center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97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98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99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105" style:family="table-row">
      <style:table-row-properties style:min-row-height="0.5847in"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107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108" style:parent-style-name="Основнойшрифтабзаца" style:family="text">
      <style:text-properties style:font-name="Liberation Serif" fo:font-size="13pt" style:font-size-asian="13pt" style:font-size-complex="13pt" fo:language="en" fo:country="US" style:language-asian="en" style:country-asian="US"/>
    </style:style>
    <style:style style:name="T109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112" style:parent-style-name="Обычный" style:family="paragraph">
      <style:paragraph-properties fo:margin-top="0.1666in"/>
      <style:text-properties fo:color="#000000" fo:font-size="14pt" style:font-size-asian="14pt" style:font-size-complex="11pt"/>
    </style:style>
    <style:style style:name="P113" style:parent-style-name="Обычный" style:family="paragraph">
      <style:text-properties fo:font-size="10pt" style:font-size-asian="10pt"/>
    </style:style>
    <style:style style:name="P114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115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116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117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118" style:parent-style-name="Обычный" style:family="paragraph">
      <style:paragraph-properties fo:margin-left="3.5437in">
        <style:tab-stops/>
      </style:paragraph-properties>
      <style:text-properties style:font-name="Liberation Serif"/>
    </style:style>
    <style:style style:name="P11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Приложение<text:s/></text:p><text:p text:style-name="P6">к постановлению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12.08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205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Расчет платы за публичный сервитут в отношении земель в кадастровом квартале собственность на которые не разграничена</text:p>
      <text:p text:style-name="P34">(подготовлен в соответствии с пунктом 4 статьи 39.46 Земельного кодекса Российской Федерации)<text:s/></text:p>
      <text:p text:style-name="P35"/>
      <text:p text:style-name="P36">Наименование платежа:</text:p>
      <text:p text:style-name="P37">Плата за публичный сервитут</text:p>
      <text:p text:style-name="P38">Реквизиты:</text:p>
      <text:p text:style-name="P39">ИНН/КПП 6606000120/668601001</text:p>
      <text:p text:style-name="P40">Наименование получателя УФК по Свердловской области (КУИ<text:s/>администрации ГО Верхняя Пышма» л/с 04623070780)</text:p>
      <text:p text:style-name="P41">Наименование банка УРАЛЬСКОЕ ГУ БАНКА РОССИИ//УФК по Свердловской области г. Екатеринбург</text:p>
      <text:p text:style-name="P42">БИК 016577551</text:p>
      <text:p text:style-name="P43">Номер счета банка получателя 40102810645370000054</text:p>
      <text:p text:style-name="P44">Номер казначейского счета<text:s/>03100643000000016200</text:p>
      <text:p text:style-name="P45">ОКТМО 65732000</text:p>
      <text:p text:style-name="P46">КБК 90211105410040000120</text:p>
      <text:p text:style-name="P47"/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Площадь земель государственная собственность на которые не разграничена, в отношении которых устанавливается публичный сервитут<text:s/></text:p>
          </table:table-cell>
          <table:table-cell table:style-name="TableCell54">
            <text:p text:style-name="P55">1407 кв. м. (земли, категория которых не установлена)</text:p>
          </table:table-cell>
        </table:table-row>
        <table:table-row table:style-name="TableRow56">
          <table:table-cell table:style-name="TableCell57">
            <text:p text:style-name="P58">Средний уровень кадастровой стоимости для городского округа Верхняя Пышма в соответствии с Приказом Министерства по управлению государственным имуществом Свердловской области от 21.11.2022 № 5500 (ред. 01.04.2024) «Об утверждении результатов определения кадастровой<text:s/>стоимости земельных участков, расположенных на территории Свердловской области»</text:p>
          </table:table-cell>
          <table:table-cell table:style-name="TableCell59">
            <text:p text:style-name="P60">Земли, категория которых не установлена) – 1440,87 за 1 кв. м</text:p>
          </table:table-cell>
        </table:table-row>
        <table:table-row table:style-name="TableRow61">
          <table:table-cell table:style-name="TableCell62">
            <text:p text:style-name="P63">Срок публичного сервитута –49 лет</text:p>
          </table:table-cell>
          <table:table-cell table:style-name="TableCell64">
            <text:p text:style-name="P65">Для земель, категория которых не установлена – 99337 руб. 70 коп.</text:p>
          </table:table-cell>
        </table:table-row>
        <table:table-row table:style-name="TableRow66">
          <table:table-cell table:style-name="TableCell67">
            <text:p text:style-name="Обычный"><text:span text:style-name="T68">Годовая плата согласно п. 4 ст. 39.46 Земельного кодекса РФ –<text:s/></text:span><text:span text:style-name="T69">S</text:span><text:span text:style-name="T70">зем*СуКС*0.1%</text:span></text:p>
          </table:table-cell>
          <table:table-cell table:style-name="TableCell71">
            <text:p text:style-name="P72">1407*1440,87*0,1%=2027 руб. 30 коп.</text:p>
          </table:table-cell>
        </table:table-row>
      </table:table>
      <text:p text:style-name="P73"/>
      <text:p text:style-name="P74">Расчет платы за публичный сервитут в отношении земельного участка с категорией земель – земли лесного фонда, находящегося в государственной или муниципальной собственности и не обремененного правами третьих лиц</text:p>
      <text:p text:style-name="Обычный"><text:span text:style-name="T75">(подготовлен в соответствии с пунктом 4 статьи 39.46 Земельного кодекса Российской Федерации)</text:span></text:p>
      <text:p text:style-name="P76"/>
      <text:p text:style-name="P77">Наименование платежа:</text:p>
      <text:p text:style-name="P78">Плата за публичный сервитут</text:p>
      <text:p text:style-name="P79">Реквизиты:</text:p>
      <text:p text:style-name="P80">ИНН/КПП<text:s/>6661089658/667001001</text:p>
      <text:p text:style-name="P81">Наименование получателя УФК по Свердловской области (Министерство природных ресурсов и экологии Свердловской области, л/с 04622011340)</text:p>
      <text:p text:style-name="P82">Наименование банка УРАЛЬСКОЕ ГУ БАНКА РОССИИ//УФК по Свердловской области г. Екатеринбург</text:p>
      <text:p text:style-name="P83">БИК 016577551</text:p>
      <text:p text:style-name="P84">Номер счета банка получателя 4102810645370000054</text:p>
      <text:p text:style-name="P85">Номер счета получателя 03100643000000016200</text:p>
      <text:p text:style-name="P86">ОКТМО 65732000</text:p>
      <text:p text:style-name="P87">КБК 01711105430040000120</text:p>
      <text:p text:style-name="P88"/>
      <table:table table:style-name="Table89">
        <table:table-columns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Площадь земельного участка, находящегося в государственной или муниципальной собственности и не<text:s/>обремененного правами третьих лиц, в отношении которого устанавливается публичный сервитут</text:p>
          </table:table-cell>
          <table:table-cell table:style-name="TableCell95">
            <text:p text:style-name="P96">11738 кв. м. площадь сервитута<text:s/><text:line-break/>ЗУ: 66:36:0000000:197,<text:s/><text:line-break/>площадью – 463965344 кв. м.</text:p>
            <text:p text:style-name="P97">КС = 50 914 270руб. 22 коп.</text:p>
            <text:p text:style-name="P98">УПКС за 1 кв. м. = 0 руб. 11 коп.</text:p>
            <text:p text:style-name="P99"/>
          </table:table-cell>
        </table:table-row>
        <table:table-row table:style-name="TableRow100">
          <table:table-cell table:style-name="TableCell101">
            <text:p text:style-name="P102">Размер платы за<text:s/>весь срок публичного сервитута – 49 лет</text:p>
          </table:table-cell>
          <table:table-cell table:style-name="TableCell103">
            <text:p text:style-name="P104">63 руб. 21 коп.</text:p>
          </table:table-cell>
        </table:table-row>
        <table:table-row table:style-name="TableRow105">
          <table:table-cell table:style-name="TableCell106">
            <text:p text:style-name="Обычный"><text:span text:style-name="T107">Годовая плата согласно п. 4 ст. 39.46 Земельного кодекса РФ –<text:s/></text:span><text:span text:style-name="T108">S</text:span><text:span text:style-name="T109">зем*СуКС*0.1%</text:span></text:p>
          </table:table-cell>
          <table:table-cell table:style-name="TableCell110">
            <text:p text:style-name="P111">11738*0,11*0,1%=1 руб. 29 коп.</text:p>
          </table:table-cell>
        </table:table-row>
      </table:table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8-12T11:41:00Z</dc:date>
    <meta:print-date>2026-08-11T11:14:00Z</meta:print-date>
    <meta:template xlink:href="Normal" xlink:type="simple"/>
    <meta:editing-cycles>15</meta:editing-cycles>
    <meta:editing-duration>PT66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5" meta:word-count="412" meta:character-count="2758" meta:row-count="19" meta:non-whitespace-character-count="2351"/>
  </office:meta>
</office:document-meta>
</file>